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57000000E1756111E1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Normal" style:master-page-name="MP0">
      <style:paragraph-properties fo:text-align="center" style:justify-single-word="false" style:page-number="auto" fo:break-before="page"/>
    </style:style>
    <style:style style:name="P2" style:family="paragraph" style:parent-style-name="Normal">
      <style:text-properties fo:font-size="10pt" style:font-size-asian="10pt" style:font-size-complex="10pt"/>
    </style:style>
    <style:style style:name="P3" style:family="paragraph" style:parent-style-name="Normal">
      <style:text-properties fo:font-size="10pt" style:text-underline-style="solid" style:text-underline-width="auto" style:text-underline-color="font-color" fo:font-weight="bold" officeooo:paragraph-rsid="00132efa" style:text-underline-mode="continuous" style:text-overline-mode="continuous" style:text-line-through-mode="continuous" style:font-size-asian="10pt" style:font-weight-asian="bold" style:font-size-complex="10pt" style:font-weight-complex="bold"/>
    </style:style>
    <style:style style:name="P4" style:family="paragraph" style:parent-style-name="Liststycke" style:list-style-name="L1">
      <style:text-properties fo:font-size="10pt" style:font-size-asian="10pt" style:font-size-complex="10pt"/>
    </style:style>
    <style:style style:name="P5" style:family="paragraph" style:parent-style-name="Normal">
      <style:text-properties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 style:font-weight-complex="bold"/>
    </style:style>
    <style:style style:name="P6" style:family="paragraph" style:parent-style-name="Normal">
      <style:paragraph-properties fo:padding-left="0cm" fo:padding-right="0cm" fo:padding-top="0cm" fo:padding-bottom="0.035cm" fo:border-left="none" fo:border-right="none" fo:border-top="none" fo:border-bottom="0.74pt solid #000000" style:shadow="none"/>
      <style:text-properties fo:font-size="10pt" fo:font-weight="bold" style:font-size-asian="10pt" style:font-weight-asian="bold" style:font-size-complex="10pt" style:font-weight-complex="bold"/>
    </style:style>
    <style:style style:name="P7" style:family="paragraph" style:parent-style-name="Normal">
      <style:text-properties fo:font-size="10pt" fo:font-weight="bold" style:font-size-asian="10pt" style:font-weight-asian="bold" style:font-size-complex="10pt" style:font-weight-complex="bold"/>
    </style:style>
    <style:style style:name="P8" style:family="paragraph" style:parent-style-name="Normal">
      <style:paragraph-properties fo:padding-left="0cm" fo:padding-right="0cm" fo:padding-top="0.035cm" fo:padding-bottom="0.035cm" fo:border-left="none" fo:border-right="none" fo:border-top="0.74pt solid #000000" fo:border-bottom="0.74pt solid #000000" style:shadow="none"/>
      <style:text-properties fo:font-size="10pt" fo:font-weight="bold" style:font-size-asian="10pt" style:font-weight-asian="bold" style:font-size-complex="10pt" style:font-weight-complex="bold"/>
    </style:style>
    <style:style style:name="T1" style:family="text">
      <style:text-properties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 style:font-weight-complex="bold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10pt" officeooo:rsid="00132efa" style:font-size-asian="10pt" style:font-size-complex="10pt"/>
    </style:style>
    <style:style style:name="T4" style:family="text">
      <style:text-properties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andardstycketeckensnitt"><text:span text:style-name="T1">Frågor kontroll av energiklass.<text:line-break/></text:span></text:span><text:span text:style-name="Standardstycketeckensnitt"><text:span text:style-name="T2"><text:line-break/>Maila svaren på frågorna tillsammans med dokumenten som anges </text:span></text:span><text:span text:style-name="Standardstycketeckensnitt"><text:span text:style-name="T3">nedan till</text:span></text:span><text:span text:style-name="Standardstycketeckensnitt"><text:span text:style-name="T2"> </text:span></text:span><text:a xlink:type="simple" xlink:href="mailto:grontbolan@enara.se" office:target-frame-name="_top" xlink:show="replace" text:style-name="Internet_20_link" text:visited-style-name="Visited_20_Internet_20_Link"><text:span text:style-name="Hyperlänk"><text:span text:style-name="T2">grontbolan@enara.se</text:span></text:span></text:a><text:span text:style-name="Standardstycketeckensnitt"><text:span text:style-name="T2"> (gärna med adressen som ämne). Alla frågor måste besvaras sanningsenligt och dokumentet måste skrivas under med namnteckning och namnförtydligande samt datum längst ner på sidan 2.</text:span></text:span><text:span text:style-name="Standardstycketeckensnitt"><text:span text:style-name="T4"><text:line-break/></text:span></text:span><text:span text:style-name="Standardstycketeckensnitt"><text:span text:style-name="T2">--------------------------------------------------------------------------------------------------------------------------------------</text:span></text:span></text:p>
      <text:p text:style-name="Normal"><text:span text:style-name="Standardstycketeckensnitt"><text:span text:style-name="T2">Mailadress till byggnadsägare/beställare:</text:span></text:span></text:p>
      <text:p text:style-name="P2">Personnummer byggnadsägare/beställare:</text:p>
      <text:p text:style-name="P2">Telefonnummer byggnadsägare/beställare:</text:p>
      <text:p text:style-name="P2"><text:line-break/>Byggnadens adress:</text:p>
      <text:p text:style-name="P2">Fastighetsbeteckning / Län/ Kommun:</text:p>
      <text:p text:style-name="P2">Typkod, (villa 220, lantbruksenhet 120):</text:p>
      <text:p text:style-name="P2"><text:line-break/>Nybyggnadsår:</text:p>
      <text:p text:style-name="P2">Golvyta, Atemp (uppvärmd yta, exklusive uppvärmt garage):</text:p>
      <text:p text:style-name="P2">Uppvärmningssystem:</text:p>
      <text:p text:style-name="P2">Kommunalt vatten:<text:tab/>om ja, bifoga den senaste vattenräkningen.</text:p>
      <text:p text:style-name="Normal"><text:span text:style-name="Standardstycketeckensnitt"><text:span text:style-name="T2">Typ av ventilation (S=Självdrag, F=Mekanisk frånluft, FTX=Mekanisk till och frånluft med återvinning, FX=Frånluftsvärmepump):</text:span></text:span></text:p>
      <text:p text:style-name="P2">Om ni har FTX- ventilation, har elektrisk förvärmning av tilluften använts?</text:p>
      <text:p text:style-name="P2">Inomhustemperatur vintertid (mellan 20 och 22 grader anses normalt):<text:line-break/><text:line-break/>Om ni haft annan temperatur i något utrymme i byggnaden, i så fall var? <text:tab/><text:tab/></text:p>
      <text:p text:style-name="P2">Hur stort är detta utrymme (m2): <text:s/><text:tab/> <text:s text:c="18"/>Temperatur:</text:p>
      <text:p text:style-name="P2">Antal personer i hushållet det senaste året:<text:tab/> <text:s text:c="19"/>Varav barn:<text:tab/> <text:s/>ålder:</text:p>
      <text:p text:style-name="P2"/>
      <text:p text:style-name="P2">Finns solceller/solfångare, om ja hur många m2:<text:tab/></text:p>
      <text:p text:style-name="P2">Har dessa varit i drift minst 12 månader? <text:tab/><text:tab/></text:p>
      <text:p text:style-name="P2">Om inte, när togs dessa i drift?<text:tab/></text:p>
      <text:p text:style-name="P2"/>
      <text:p text:style-name="P2">Finns vedkamin/öppenspis/ pelletskamin:</text:p>
      <text:p text:style-name="P2">Om ved eller pelletskamin finns, hur många kubikmeter ved alternativt hur många ton pellets har förbrukats det senaste året:<text:line-break/><text:line-break/>Har ni gjort någon energibesparande åtgärd i byggnaden de senaste 12 månaderna? När gjordes detta?</text:p>
      <text:p text:style-name="P2"><text:line-break/>Om det finns någon annan elförbrukare (exempelvis, laddning av elbil, utespa, pool, uppvärmt förråd mm) måste frågorna på sidan 2 besvaras. I annat fall behövs inte detta.</text:p>
      <text:p text:style-name="P3"/>
      <text:p text:style-name="P3"/>
      <text:p text:style-name="P3"/>
      <text:p text:style-name="P3"/>
      <text:p text:style-name="P3"/>
      <text:p text:style-name="P3"><text:soft-page-break/>Följande dokument bifogas mailet som pdf eller bildfiler. Ta gärna bilder med mobilen.</text:p>
      <text:list text:style-name="L1">
        <text:list-item>
          <text:p text:style-name="P4">Den senaste elfakturan. Helst nätfakturan. Årsförbrukning (kWh) ska stå på fakturan</text:p>
        </text:list-item>
        <text:list-item>
          <text:p text:style-name="P4">Den senaste vattenfakturan om ni har kommunalt vatten. Om ni har egen brunn uppskattar vi vattenförbrukningen beroende av antal personer i hushållet ovan.</text:p>
        </text:list-item>
        <text:list-item>
          <text:p text:style-name="P4">Eventuellt den senaste fakturan på fjärrvärme eller gas om detta finns. Årsförbrukning (kWh) ska stå på fakturan.</text:p>
        </text:list-item>
        <text:list-item>
          <text:p text:style-name="P4">Eventuellt fakturor på ved eller pellets som tillsammans visar årsförbrukningen. (När ved eller pelletspanna är huvudsaklig uppvärmning)</text:p>
        </text:list-item>
        <text:list-item>
          <text:p text:style-name="P4">Om radonmätning är utförd i byggnaden. Bifoga bild på mätrapporten (alla sidor)Frågor som endast ska besvaras om annan elförbrukare finns.</text:p>
        </text:list-item>
      </text:list>
      <text:p text:style-name="P2"/>
      <text:p text:style-name="Normal"><text:span text:style-name="Standardstycketeckensnitt"><text:span text:style-name="T4">Om elbil eller laddhybrid laddats hemma<text:line-break/></text:span></text:span><text:span text:style-name="Standardstycketeckensnitt"><text:span text:style-name="T2">Hur många kWh har ni laddat, eller hur många mil har ni kört på el som bilen laddats med hemma det senaste året? </text:span></text:span></text:p>
      <text:p text:style-name="P2">Bilens fabrikat och modell?</text:p>
      <text:p text:style-name="P5"/>
      <text:p text:style-name="Normal"><text:span text:style-name="Standardstycketeckensnitt"><text:span text:style-name="T4">Om utespa/pool har använts det senaste året.</text:span></text:span><text:span text:style-name="Standardstycketeckensnitt"><text:span text:style-name="T2"><text:line-break/>Storlek på utespa/pool i liter eller kubikmeter:</text:span></text:span></text:p>
      <text:p text:style-name="P2">Temperatur i utespa/pool vid användning:</text:p>
      <text:p text:style-name="P2">Hur många månader det senaste året har ert utespa/pool använts:</text:p>
      <text:p text:style-name="P2">Om ni har pool. Hur värms den upp:</text:p>
      <text:p text:style-name="P2">Används pooltäcke eller pooltak:</text:p>
      <text:p text:style-name="P2"/>
      <text:p text:style-name="Normal"><text:span text:style-name="Standardstycketeckensnitt"><text:span text:style-name="T4">Om ett förråd, garage eller annat utrymme värmts upp.<text:line-break/></text:span></text:span><text:span text:style-name="Standardstycketeckensnitt"><text:span text:style-name="T2">Är förrådet/utrymmet friliggande eller i anslutning till huset:</text:span></text:span></text:p>
      <text:p text:style-name="P2">Storlek på förråd/utrymme i m2:</text:p>
      <text:p text:style-name="P2">Är förrådet/utrymmet isolerat:</text:p>
      <text:p text:style-name="P2">Hur värms förrådet/utrymmet upp:</text:p>
      <text:p text:style-name="P2">Hur varmt har det varit i förrådet/utrymmet på vintern:</text:p>
      <text:p text:style-name="P6"/>
      <text:p text:style-name="P6">Finns det något annat som förbrukat el förutom normal hushållsel? Beskriv nedan.</text:p>
      <text:p text:style-name="P7"/>
      <text:p text:style-name="P7">Hur hittade ni vår tjänst?:</text:p>
      <text:p text:style-name="P7"/>
      <text:p text:style-name="P7">(Om signering med Tellus Talk eller annan elektronisk signering görs behövs ingen underkrift nedan.)</text:p>
      <text:p text:style-name="P7">Härmed intygas att alla ovanstående frågor har besvarats sanningsenligt:</text:p>
      <text:p text:style-name="P7"/>
      <text:p text:style-name="P7">Underskrift beställare:</text:p>
      <text:p text:style-name="P7"/>
      <text:p text:style-name="P8">Namnförtydligande:</text:p>
      <text:p text:style-name="P8"/>
      <text:p text:style-name="P6">Datum:</text:p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sv" fo:country="SE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141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2.3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sv" fo:country="SE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idhuvud" style:family="paragraph" style:parent-style-name="Normal">
      <style:paragraph-properties fo:margin-top="0cm" fo:margin-bottom="0cm" style:contextual-spacing="false"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idfot" style:family="paragraph" style:parent-style-name="Normal">
      <style:paragraph-properties fo:margin-top="0cm" fo:margin-bottom="0cm" style:contextual-spacing="false"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stycke" style:family="paragraph" style:parent-style-name="Normal">
      <style:paragraph-properties fo:margin-left="1.27cm" fo:margin-top="0cm" fo:margin-bottom="0.141cm" style:contextual-spacing="tru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andardstycketeckensnitt" style:family="text"/>
    <style:style style:name="Hyperlänk" style:family="text" style:parent-style-name="Standardstycketeckensnitt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Olöst_20_omnämnande" style:display-name="Olöst omnämnande" style:family="text" style:parent-style-name="Standardstycketeckensnitt">
      <style:text-properties fo:color="#605e5c" loext:opacity="100%" fo:background-color="#e1dfdd"/>
    </style:style>
    <style:style style:name="Sidhuvud_20_Char" style:display-name="Sidhuvud Char" style:family="text" style:parent-style-name="Standardstycketeckensnitt"/>
    <style:style style:name="Sidfot_20_Char" style:display-name="Sidfot Char" style:family="text" style:parent-style-name="Standardstycketeckensnitt"/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idhuvud">
      <style:paragraph-properties fo:text-align="center" style:justify-single-word="false"/>
    </style:style>
    <style:style style:name="MT1" style:family="text">
      <style:text-properties fo:font-weight="bold" style:font-weight-asian="bold" style:font-weight-complex="bold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01cm" fo:margin-bottom="1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469cm" fo:margin-left="0cm" fo:margin-right="0cm" fo:margin-bottom="0cm" style:dynamic-spacing="true"/>
      </style:header-style>
      <style:footer-style>
        <style:header-footer-properties fo:min-height="0.27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draw:frame draw:style-name="Mfr1" draw:name="Bildobjekt 1" text:anchor-type="as-char" svg:y="0cm" svg:width="3.475cm" style:rel-width="scale" svg:height="1.305cm" style:rel-height="scale" draw:z-index="1"><draw:image xlink:href="Pictures/1000000000000257000000E1756111E1.jpg" xlink:type="simple" xlink:show="embed" xlink:actuate="onLoad" draw:mime-type="image/jpeg"/></draw:frame></text:p>
      </style:header>
      <style:footer>
        <text:p text:style-name="Sidfot">Sida <text:span text:style-name="Standardstycketeckensnitt"><text:span text:style-name="MT1"><text:page-number text:select-page="current">1</text:page-number></text:span></text:span><text:s/>av <text:span text:style-name="Standardstycketeckensnitt"><text:span text:style-name="MT1"><text:page-count>2</text:page-count></text:span></text:span></text:p>
        <text:p text:style-name="Sidfot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4.2$Linux_X86_64 LibreOffice_project/620$Build-2</meta:generator>
    <dc:title/>
    <dc:description/>
    <dc:subject/>
    <meta:initial-creator>Acer</meta:initial-creator>
    <meta:creation-date>2026-08-05T17:17:00Z</meta:creation-date>
    <dc:date>2026-08-05T19:31:33.923802697</dc:date>
    <meta:print-date>2025-10-26T13:29:00Z</meta:print-date>
    <meta:editing-cycles>3</meta:editing-cycles>
    <meta:editing-duration>PT10M52S</meta:editing-duration>
    <meta:document-statistic meta:table-count="0" meta:image-count="1" meta:object-count="0" meta:page-count="2" meta:paragraph-count="49" meta:word-count="494" meta:character-count="3616" meta:non-whitespace-character-count="3117"/>
    <meta:template xlink:type="simple" xlink:actuate="onRequest" xlink:title="" xlink:href="Normal.dotm"/>
  </office:meta>
</office:document-meta>
</file>